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Domyślnaczcionkaakapitu" style:family="text">
      <style:text-properties fo:language="pl" fo:country="PL"/>
    </style:style>
    <style:style style:name="T3" style:parent-style-name="Domyślnaczcionkaakapitu" style:family="text">
      <style:text-properties fo:language="pl" fo:country="PL"/>
    </style:style>
    <style:style style:name="T4" style:parent-style-name="Domyślnaczcionkaakapitu" style:family="text">
      <style:text-properties fo:language="pl" fo:country="PL"/>
    </style:style>
    <style:style style:name="T5" style:parent-style-name="Domyślnaczcionkaakapitu" style:family="text">
      <style:text-properties fo:language="pl" fo:country="PL"/>
    </style:style>
    <style:style style:name="T6" style:parent-style-name="Domyślnaczcionkaakapitu" style:family="text">
      <style:text-properties fo:language="pl" fo:country="PL"/>
    </style:style>
    <style:style style:name="T7" style:parent-style-name="Domyślnaczcionkaakapitu" style:family="text">
      <style:text-properties fo:language="pl" fo:country="PL"/>
    </style:style>
    <style:style style:name="P8" style:parent-style-name="Standard" style:family="paragraph">
      <style:text-properties fo:language="pl" fo:country="PL"/>
    </style:style>
    <style:style style:name="P9" style:parent-style-name="Standard" style:family="paragraph">
      <style:text-properties fo:language="pl" fo:country="PL"/>
    </style:style>
    <style:style style:name="P10" style:parent-style-name="Standard" style:list-style-name="WW8Num1" style:family="paragraph">
      <style:paragraph-properties>
        <style:tab-stops>
          <style:tab-stop style:type="left" style:position="-0.5in"/>
        </style:tab-stops>
      </style:paragraph-properties>
    </style:style>
    <style:style style:name="P11" style:parent-style-name="Standard" style:list-style-name="WW8Num1" style:family="paragraph">
      <style:paragraph-properties>
        <style:tab-stops>
          <style:tab-stop style:type="left" style:position="-0.5in"/>
        </style:tab-stops>
      </style:paragraph-properties>
    </style:style>
    <style:style style:name="P12" style:parent-style-name="Standard" style:list-style-name="WW8Num1" style:family="paragraph">
      <style:paragraph-properties>
        <style:tab-stops>
          <style:tab-stop style:type="left" style:position="-0.5in"/>
        </style:tab-stops>
      </style:paragraph-properties>
    </style:style>
    <style:style style:name="P13" style:parent-style-name="Standard" style:list-style-name="WW8Num1" style:family="paragraph">
      <style:paragraph-properties>
        <style:tab-stops>
          <style:tab-stop style:type="left" style:position="-0.5in"/>
        </style:tab-stops>
      </style:paragraph-properties>
    </style:style>
    <style:style style:name="P14" style:parent-style-name="Standard" style:list-style-name="WW8Num1" style:family="paragraph">
      <style:paragraph-properties>
        <style:tab-stops>
          <style:tab-stop style:type="left" style:position="-0.5in"/>
        </style:tab-stops>
      </style:paragraph-properties>
    </style:style>
    <style:style style:name="P15" style:parent-style-name="Standard" style:list-style-name="WW8Num1" style:family="paragraph">
      <style:paragraph-properties>
        <style:tab-stops>
          <style:tab-stop style:type="left" style:position="-0.5in"/>
        </style:tab-stops>
      </style:paragraph-properties>
    </style:style>
    <style:style style:name="T16" style:parent-style-name="Domyślnaczcionkaakapitu" style:family="text">
      <style:text-properties fo:language="pl" fo:country="PL"/>
    </style:style>
    <style:style style:name="T17" style:parent-style-name="Domyślnaczcionkaakapitu" style:family="text">
      <style:text-properties fo:language="pl" fo:country="PL"/>
    </style:style>
    <style:style style:name="T18" style:parent-style-name="Domyślnaczcionkaakapitu" style:family="text">
      <style:text-properties fo:language="pl" fo:country="PL"/>
    </style:style>
    <style:style style:name="T19" style:parent-style-name="Domyślnaczcionkaakapitu" style:family="text">
      <style:text-properties fo:language="pl" fo:country="PL"/>
    </style:style>
    <style:style style:name="T20" style:parent-style-name="Domyślnaczcionkaakapitu" style:family="text">
      <style:text-properties fo:language="pl" fo:country="PL"/>
    </style:style>
    <style:style style:name="T21" style:parent-style-name="Domyślnaczcionkaakapitu" style:family="text">
      <style:text-properties fo:language="pl" fo:country="PL"/>
    </style:style>
    <style:style style:name="T22" style:parent-style-name="Domyślnaczcionkaakapitu" style:family="text">
      <style:text-properties fo:language="pl" fo:country="PL"/>
    </style:style>
    <style:style style:name="T23" style:parent-style-name="Domyślnaczcionkaakapitu" style:family="text">
      <style:text-properties fo:language="pl" fo:country="PL"/>
    </style:style>
    <style:style style:name="T24" style:parent-style-name="Domyślnaczcionkaakapitu" style:family="text">
      <style:text-properties fo:language="pl" fo:country="PL"/>
    </style:style>
    <style:style style:name="T25" style:parent-style-name="Domyślnaczcionkaakapitu" style:family="text">
      <style:text-properties fo:language="pl" fo:country="PL"/>
    </style:style>
    <style:style style:name="T26" style:parent-style-name="Domyślnaczcionkaakapitu" style:family="text">
      <style:text-properties fo:language="pl" fo:country="PL"/>
    </style:style>
    <style:style style:name="T27" style:parent-style-name="Domyślnaczcionkaakapitu" style:family="text">
      <style:text-properties fo:language="pl" fo:country="PL"/>
    </style:style>
    <style:style style:name="T28" style:parent-style-name="Domyślnaczcionkaakapitu" style:family="text">
      <style:text-properties fo:font-weight="bold" style:font-weight-asian="bold" style:font-weight-complex="bold"/>
    </style:style>
    <style:style style:name="T29" style:parent-style-name="Hiperłącze" style:family="text">
      <style:text-properties fo:font-weight="bold" style:font-weight-asian="bold" style:font-weight-complex="bold"/>
    </style:style>
    <style:style style:name="P30" style:parent-style-name="Standard" style:family="paragraph">
      <style:text-properties fo:font-weight="bold" style:font-weight-asian="bold" style:font-weight-complex="bold" fo:language="pl" fo:country="PL"/>
    </style:style>
    <style:style style:name="P31" style:parent-style-name="Standard" style:family="paragraph">
      <style:text-properties fo:font-weight="bold" style:font-weight-asian="bold" style:font-weight-complex="bold" fo:language="pl" fo:country="PL"/>
    </style:style>
  </office:automatic-styles>
  <office:body>
    <office:text text:use-soft-page-breaks="true">
      <text:p text:style-name="P1">Gminna Biblioteka Publiczna w Kolbudach</text:p>
      <text:p text:style-name="Standard"><text:s/><text:span text:style-name="T2">z</text:span>atrudni<text:span text:style-name="T3"><text:s/>na umowę o pracę<text:s/></text:span><text:s/><text:span text:style-name="T4">osobę na stanowisko</text:span><text:s/>bibliote<text:span text:style-name="T5">karskie</text:span><text:s/>w wymiarze<text:s/><text:span text:style-name="T6">1<text:s/></text:span>etatu<text:span text:style-name="T7">;</text:span></text:p>
      <text:p text:style-name="P8">wynagrodzenie podstawowe w przedziale 4806-5650 zł brutto (zależnie od doświadczenia<text:s/></text:p>
      <text:p text:style-name="P9">i kompetencji) powiększone o dodatek stażowy</text:p>
      <text:p text:style-name="Standard"/>
      <text:p text:style-name="Standard">Wymagania stawiane kandydatkom/kandydatom do pracy:</text:p>
      <text:list text:style-name="WW8Num1">
        <text:list-item text:start-value="1">
          <text:p text:style-name="P10">Wykształcenie minimum średnie - zgodnie z Ustawą z dnia 13 czerwca 2013 r. o zmianie ustaw regulujących wykonywanie niektórych zawodów (Dz.U. 2013, poz. 829);</text:p>
        </text:list-item>
        <text:list-item>
          <text:p text:style-name="P11">Znajomość zasad tworzenia opisów<text:s/>bibliograficznych z użyciem programów bibliotecznych np. Libra, Patron, Sowa.</text:p>
        </text:list-item>
        <text:list-item>
          <text:p text:style-name="P12">Biegłość w obsłudze komputera: znajomość pakietu Office, przeglądarek internetowych, poczty elektronicznej, internetowych narzędzi bibliograficznych;</text:p>
        </text:list-item>
        <text:list-item>
          <text:p text:style-name="P13">Profesjonalna obsługa klienta biblioteki;</text:p>
        </text:list-item>
        <text:list-item>
          <text:p text:style-name="P14">Predyspozycje do pracy w zespole;</text:p>
        </text:list-item>
        <text:list-item>
          <text:p text:style-name="P15">Kreatywność.</text:p>
        </text:list-item>
      </text:list>
      <text:p text:style-name="Standard"/>
      <text:p text:style-name="Standard"/>
      <text:p text:style-name="Standard"/>
      <text:p text:style-name="Standard"><text:span text:style-name="T16"><text:s text:c="4"/></text:span>Oferty zawierające<text:span text:style-name="T17"><text:s/></text:span>list motywacyjny<text:s/><text:span text:style-name="T18">i CV<text:s/></text:span>wraz z klauzulą: „Zgodnie z art. 6 ust. 1 lit. a ogólnego rozporządzenia o ochronie danych osobowych z dnia 27 kwietnia 2016 r. (Dz. Urz. UE L 119<text:s/>z 04.05.2016) wyrażam na przetwarzanie moich danych osobowych<text:span text:style-name="T19">,</text:span><text:s/>w tym także na przetwarzanie mojego wizerunku<text:span text:style-name="T20">,</text:span><text:s/>dla potrzeb aktualnej rekrutacji"<text:span text:style-name="T21"><text:s/>oraz wypełnione OŚWIADCZENIE (według zamieszczonego wzoru)</text:span><text:s/>należy składać w nieprzekraczalnym terminie <text:s/>do dnia<text:s/><text:span text:style-name="T22">28</text:span>.0<text:span text:style-name="T23">8</text:span>.20<text:span text:style-name="T24">26</text:span><text:s/>do godz 16.00 w siedzibie Gminnej Biblioteki Publicznej w Kolbudach bąd<text:span text:style-name="T25">ź</text:span><text:s/>za pośrednictwem poczty internetowej na adres gbp@ug.kolbudy.pl</text:p>
      <text:p text:style-name="Standard"><text:span text:style-name="T26"><text:s text:c="3"/></text:span>Organizator naboru zastrzega sobie prawo odpowiedzi na wybrane oferty i do przeprowadzenia praktycznego<text:s/>sprawdzianu wybranych umiejętności, dlatego prosimy o umieszczenie w dokumentach telefonu i adresu poczty elektronicznej.<text:s/></text:p>
      <text:p text:style-name="Standard"><text:span text:style-name="T27"><text:s text:c="3"/></text:span>Materiały wchodzące w skład oferty pracy nie podlegają zwrotowi.</text:p>
      <text:p text:style-name="Standard"/>
      <text:p text:style-name="Standard">Dane adresowe:</text:p>
      <text:p text:style-name="Standard">Gminna Biblioteka Publiczna</text:p>
      <text:p text:style-name="Standard">ul. Staromłynska 1</text:p>
      <text:p text:style-name="Standard">83-050 Kolbudy</text:p>
      <text:p text:style-name="Standard">tel. (58)6 826 924</text:p>
      <text:p text:style-name="Standard"><text:span text:style-name="T28">e-mail:<text:s/></text:span><text:a xlink:href="mailto:gbp@ug.kolbudy.pl" office:target-frame-name="_top" xlink:show="replace"><text:span text:style-name="T29">gbp@ug.kolbudy.pl</text:span></text:a></text:p>
      <text:p text:style-name="P30"/>
      <text:p text:style-name="NormalnyWeb"> </text:p>
      <text:p text:style-name="P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style:style style:name="NormalnyWeb" style:display-name="Normalny (Web)" style:family="paragraph" style:parent-style-name="Normalny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language="pl" fo:country="PL" style:language-asian="pl" style:country-asian="PL" style:language-complex="ar" style:country-complex="SA" fo:hyphenate="true"/>
    </style:style>
    <text:list-style style:name="WW8Num1" style:display-name="WW8Num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Bożena</dc:creator>
    <meta:creation-date>2009-04-16T11:32:00Z</meta:creation-date>
    <dc:date>2026-08-14T14:26:00Z</dc:date>
    <meta:template xlink:href="Normal.dotm" xlink:type="simple"/>
    <meta:editing-cycles>7</meta:editing-cycles>
    <meta:editing-duration>PT3720S</meta:editing-duration>
    <meta:user-defined meta:name="Info 1"/>
    <meta:user-defined meta:name="Info 2"/>
    <meta:user-defined meta:name="Info 3"/>
    <meta:user-defined meta:name="Info 4"/>
    <meta:document-statistic meta:page-count="1" meta:paragraph-count="3" meta:word-count="269" meta:character-count="1881" meta:row-count="13" meta:non-whitespace-character-count="1615"/>
  </office:meta>
</office:document-meta>
</file>